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line-height="150%" fo:text-align="justify" style:justify-single-word="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FECHA: Domingo 31 de mayo de 2026.</text:p>
      <text:p text:style-name="P1">DESCRIPCIÓN: La ruta transcurre por la Sierra de Burete. Partiremos desde la carretera Cehegín-La Paca, nos dirigiremos al Canal del Taibilla en dirección al Paraje de La Pollera. Tomaremos una senda que nos llevará hasta el Acueducto Romano, pasando previamente por una zona de minas. Hay que cruzar el acueducto. Quien tenga vértigo puede hacerlo por una desviación. Seguiremos por el Barranco del Paraíso hasta desviarnos por la Vereda Real de Moratalla buscando la zona llamada Moreiguillera para ver la cueva del mismo nombre. A partir de aquí bajamos campo a través hasta dar con un sendero que nos conducirá hasta el Arroyo Burete donde disfrutaremos de sus pozas.</text:p>
      <text:p text:style-name="P1">A DESTACAR: - La zona de minas. En época romana hubo minas de oro. Es posible que sean éstas que vamos a contemplar.</text:p>
      <text:p text:style-name="P1">- El acueducto Romano. Obra moderna levantada sobre restos romanos. 35 m de longitud por 15 m de altura. Abastecía de agua a Begastrí (ciudad romana cerca de Cehegín).</text:p>
      <text:p text:style-name="P1">- Cueva de la Moreiguillera o del Paraíso. Donde hay que llevar precaución por la profundidad de la misma. Parece una Sima.</text:p>
      <text:p text:style-name="P1">- Pozas Arroyo Burete. Lugar de baño de los habitantes de Cehegín. Un "mini Salto del Usero".</text:p>
      <text:p text:style-name="P1">DISTANCIA: 12 km.</text:p>
      <text:p text:style-name="P1">DESNIVEL: 330 m.</text:p>
      <text:p text:style-name="P1">DIFICULTAD: MEDIA</text:p>
      <text:p text:style-name="P1">DURACIÓN: 4 horas y media contando paradas</text:p>
      <text:p text:style-name="P1">SALIDA: A las 8:00 h desde la estación de autobuses de Molina de Segura. </text:p>
      <text:p text:style-name="P1">LLEGADA: A las 14:30 h en la misma estación.</text:p>
      <text:p text:style-name="P1">PRECIO VIAJE: 10 € a pagar en el autobús.</text:p>
      <text:p text:style-name="P1">INSCRIPCIONES: Mediante un correo a la dirección del Club <text:s/>csenderistam@yahoo.com <text:s/>hasta jueves al mediodía, <text:s/>Indicando nombre y apellidos.</text:p>
      <text:p text:style-name="P1">A TENER EN CUENTA: Para hacer la ruta hay que estar federado. </text:p>
      <text:p text:style-name="P1">DUDAS Y CONSULTAS: Llamando al móvil del Presidente del Club, Jesús (630 54 51 00).</text:p>
      <text:p text:style-name="P1">Saludos </text:p>
      <text:p text:style-name="P1">Jesús Aguilar Mondéja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5-25T20:17:18.559755600</meta:creation-date>
    <dc:date>2026-05-25T20:21:01.522653700</dc:date>
    <meta:editing-duration>PT3M43S</meta:editing-duration>
    <meta:editing-cycles>1</meta:editing-cycles>
    <meta:document-statistic meta:table-count="0" meta:image-count="0" meta:object-count="0" meta:page-count="1" meta:paragraph-count="18" meta:word-count="303" meta:character-count="1768" meta:non-whitespace-character-count="1477"/>
    <meta:generator>LibreOffice/25.8.1.1$Windows_X86_64 LibreOffice_project/54047653041915e595ad4e45cccea684809c77b5</meta:generator>
  </office:meta>
</office:document-meta>
</file>